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함초롬바탕" svg:font-family="함초롬바탕" style:font-family-generic="roman" style:font-pitch="variable" svg:panose-1="2 3 5 4 0 1 1 1 1 1"/>
    <style:font-face style:name="ÇÑÄÄ¹ÙÅÁ" svg:font-family="ÇÑÄÄ¹ÙÅÁ" style:font-family-generic="system" svg:panose-1="0 0 0 0 0 0 0 0 0 0"/>
  </office:font-face-decls>
  <office:automatic-styles>
    <style:style style:name="P1" style:parent-style-name="표준" style:master-page-name="MP0" style:family="paragraph">
      <style:paragraph-properties fo:break-before="page" style:page-number="1"/>
    </style:style>
  </office:automatic-styles>
  <office:body>
    <office:text text:use-soft-page-breaks="true">
      <text:p text:style-name="P1">절망스러울<text:s/>때<text:s/>하면<text:s/>좋은<text:s/>긍정적인<text:s/>말</text:p>
      <text:p text:style-name="표준"/>
      <text:p text:style-name="표준">내일은<text:s/>내일의<text:s/>태양이<text:s/>뜨고<text:s/>다시<text:s/>새로운<text:s/>출발을<text:s/>할수있을거야.</text:p>
      <text:p text:style-name="표준">이<text:s/>절망은<text:s/>끝을<text:s/>의미<text:s/>하는게<text:s/>아니라<text:s/></text:p>
      <text:p text:style-name="표준">새로운<text:s/>출발을<text:s/>위한<text:s/>시작이고<text:s/>새<text:s/>인생을<text:s/>위한<text:s/>새로운<text:s/>출발점을<text:s/>의미하는<text:s/>걸거야.</text:p>
      <text:p text:style-name="표준">이<text:s/>절망의<text:s/>터널에는<text:s/>끝이<text:s/>있고<text:s/>밝은<text:s/>세상을<text:s/>향한<text:s/>출구가<text:s/>있을<text:s/>거야.</text:p>
      <text:p text:style-name="표준">이<text:s/>절망의<text:s/>터널<text:s/>안에서<text:s/>꾸준히<text:s/>성실히<text:s/>가다보면<text:s/>언젠가<text:s/>터널의<text:s/>끝이<text:s/>보이고<text:s/></text:p>
      <text:p text:style-name="표준">밝은<text:s/>세상이<text:s/>어느새<text:s/>내<text:s/>품안에<text:s/>있을<text:s/>거야.</text:p>
      <text:p text:style-name="표준">절망이여<text:s/>사랑합니다.<text:s/>당신은<text:s/>소중하고<text:s/>아름다운<text:s/>손님입니다.</text:p>
      <text:p text:style-name="표준">절망이여<text:s/>당신은<text:s/>행복하고<text:s/>사랑스러운<text:s/>손님입니다.</text:p>
      <text:p text:style-name="표준">나는<text:s/>행복합니다.<text:s/>나는<text:s/>사랑스럽습니다.<text:s/>고맙습니다.<text:s/>감사합니다.<text:s/>미안합니다.<text:s/>죄송합니다.</text:p>
      <text:p text:style-name="표준">여러분<text:s/>사랑합니다.<text:s/>여러분이<text:s/>행복하시길<text:s/>바랍니다.</text:p>
      <text:p text:style-name="표준">신이시여<text:s/>모두를<text:s/>굽어살피소서<text:s/>모두가<text:s/>행복할<text:s/>수<text:s/>있도록<text:s/>굽어살피소서.</text:p>
      <text:p text:style-name="표준">훌륭하십니다<text:s/>사랑스러우십니다<text:s/>굉장하십니다<text:s/>대단하십니다.</text:p>
      <text:p text:style-name="표준">소중하십니다<text:s/>아름다우십니다<text:s/>예술이십니다<text:s/>예술작품이십니다<text:s/>예술품이십니다.</text:p>
      <text:p text:style-name="표준">신이시여<text:s/>이<text:s/>절망이<text:s/>행복하고<text:s/>기분좋게<text:s/>즐겁게<text:s/>기쁘게<text:s/>잘<text:s/>지내도록<text:s/>굽어살피소서.</text:p>
      <text:p text:style-name="표준">긍정적인<text:s/>말을<text:s/>하면<text:s/>마음이<text:s/>편안해지고<text:s/>긍정적이<text:s/>된대.<text:s/>긍정적인<text:s/>말을<text:s/>하자.</text:p>
      <text:p text:style-name="표준">뇌의<text:s/>언어중추가<text:s/>작동해서<text:s/>좋은<text:s/>말을<text:s/>하면<text:s/>마음이<text:s/>편안해진대.<text:s/>마음이<text:s/>편안해지는<text:s/>말을<text:s/>하자.</text:p>
      <text:p text:style-name="표준">나는<text:s/>사랑해.<text:s/>나는<text:s/>기분이<text:s/>좋아.<text:s/>나는<text:s/>마음이<text:s/>편안해.<text:s/>나는<text:s/>즐거워<text:s/>기뻐.<text:s/>나는<text:s/>행복해.</text:p>
      <text:p text:style-name="표준">여러분<text:s/>행복하세요.<text:s/>여러분이<text:s/>행복하시길<text:s/>바랍니다.<text:s/>사랑해요.<text:s/>사랑해요.<text:s/>여러분<text:s/>사랑해요.</text:p>
      <text:p text:style-name="표준">여러분이<text:s/>즐겁고<text:s/>기쁘고<text:s/>행복하고<text:s/>마음이<text:s/>편안하고<text:s/>기분이<text:s/>좋으시길<text:s/>바랍니다.</text:p>
      <text:p text:style-name="표준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맑은 고딕" svg:font-family="맑은 고딕" style:font-family-generic="modern" style:font-pitch="variable" svg:panose-1="2 11 5 3 2 0 0 2 0 4"/>
    <style:font-face style:name="Times New Roman" svg:font-family="Times New Roman" style:font-family-generic="roman" style:font-pitch="variable" svg:panose-1="2 2 6 3 5 4 5 2 3 4"/>
    <style:font-face style:name="함초롬바탕" svg:font-family="함초롬바탕" style:font-family-generic="roman" style:font-pitch="variable" svg:panose-1="2 3 5 4 0 1 1 1 1 1"/>
    <style:font-face style:name="ÇÑÄÄ¹ÙÅÁ" svg:font-family="ÇÑÄÄ¹ÙÅÁ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555in"/>
      <style:text-properties style:font-name="맑은 고딕" style:font-name-asian="맑은 고딕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ko" style:country-asian="KR" style:language-complex="ar" style:country-complex="SA" style:text-combine="none" fo:hyphenate="true"/>
    </style:default-style>
    <style:style style:name="표준" style:display-name="표준" style:family="paragraph">
      <style:paragraph-properties fo:widows="0" fo:orphans="0" style:line-break="normal" style:text-autospace="none" fo:text-align="justify"/>
      <style:text-properties fo:hyphenate="false"/>
    </style:style>
    <style:style style:name="기본단락글꼴" style:display-name="기본 단락 글꼴" style:family="text"/>
    <style:style style:name="바탕글" style:display-name="바탕글" style:family="paragraph">
      <style:paragraph-properties fo:widows="0" fo:orphans="0" style:line-break="normal" style:text-autospace="none" fo:text-align="justify" style:vertical-align="baseline" fo:line-height="160%"/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본문" style:display-name="본문" style:family="paragraph" style:parent-style-name="표준">
      <style:paragraph-properties style:snap-to-layout-grid="false" style:vertical-align="baseline" fo:line-height="160%" fo:margin-left="0.2083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본문Char" style:display-name="본문 Char" style:family="text" style:parent-style-name="기본단락글꼴"/>
    <style:style style:name="개요1" style:display-name="개요 1" style:family="paragraph">
      <style:paragraph-properties fo:widows="0" fo:orphans="0" style:line-break="normal" style:text-autospace="none" style:snap-to-layout-grid="false" fo:text-align="justify" style:vertical-align="baseline" fo:line-height="160%" fo:margin-left="0.1388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2" style:display-name="개요 2" style:family="paragraph">
      <style:paragraph-properties fo:widows="0" fo:orphans="0" style:line-break="normal" style:text-autospace="none" style:snap-to-layout-grid="false" fo:text-align="justify" style:vertical-align="baseline" fo:line-height="160%" fo:margin-left="0.2777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3" style:display-name="개요 3" style:family="paragraph">
      <style:paragraph-properties fo:widows="0" fo:orphans="0" style:line-break="normal" style:text-autospace="none" style:snap-to-layout-grid="false" fo:text-align="justify" style:vertical-align="baseline" fo:line-height="160%" fo:margin-left="0.4166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4" style:display-name="개요 4" style:family="paragraph">
      <style:paragraph-properties fo:widows="0" fo:orphans="0" style:line-break="normal" style:text-autospace="none" style:snap-to-layout-grid="false" fo:text-align="justify" style:vertical-align="baseline" fo:line-height="160%" fo:margin-left="0.5555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5" style:display-name="개요 5" style:family="paragraph">
      <style:paragraph-properties fo:widows="0" fo:orphans="0" style:line-break="normal" style:text-autospace="none" style:snap-to-layout-grid="false" fo:text-align="justify" style:vertical-align="baseline" fo:line-height="160%" fo:margin-left="0.6944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6" style:display-name="개요 6" style:family="paragraph">
      <style:paragraph-properties fo:widows="0" fo:orphans="0" style:line-break="normal" style:text-autospace="none" style:snap-to-layout-grid="false" fo:text-align="justify" style:vertical-align="baseline" fo:line-height="160%" fo:margin-left="0.8333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개요7" style:display-name="개요 7" style:family="paragraph">
      <style:paragraph-properties fo:widows="0" fo:orphans="0" style:line-break="normal" style:text-autospace="none" style:snap-to-layout-grid="false" fo:text-align="justify" style:vertical-align="baseline" fo:line-height="160%" fo:margin-left="0.9722in">
        <style:tab-stops/>
      </style:paragraph-properties>
      <style:text-properties style:font-name="함초롬바탕" style:font-name-asian="함초롬바탕" style:font-name-complex="함초롬바탕" fo:color="#000000" style:letter-kerning="false" style:font-size-complex="10pt" fo:hyphenate="false"/>
    </style:style>
    <style:style style:name="쪽번호" style:display-name="쪽 번호" style:family="paragraph">
      <style:paragraph-properties fo:widows="0" fo:orphans="0" style:line-break="normal" style:text-autospace="none" style:snap-to-layout-grid="false" fo:text-align="justify" style:vertical-align="baseline" fo:line-height="160%"/>
      <style:text-properties style:font-name="ÇÑÄÄ¹ÙÅÁ" style:font-name-asian="Times New Roman" style:font-name-complex="ÇÑÄÄ¹ÙÅÁ" fo:color="#000000" style:letter-kerning="false" style:font-size-complex="10pt" fo:hyphenate="false"/>
    </style:style>
    <style:style style:name="머리말" style:display-name="머리말" style:family="paragraph">
      <style:paragraph-properties fo:widows="0" fo:orphans="0" style:text-autospace="none" style:snap-to-layout-grid="false" fo:text-align="justify" style:vertical-align="baseline" fo:line-height="150%"/>
      <style:text-properties style:font-name="ÇÑÄÄ¹ÙÅÁ" style:font-name-asian="Times New Roman" style:font-name-complex="ÇÑÄÄ¹ÙÅÁ" fo:color="#000000" style:letter-kerning="false" fo:font-size="9pt" style:font-size-asian="9pt" style:font-size-complex="9pt" fo:hyphenate="false"/>
    </style:style>
    <style:style style:name="각주" style:display-name="각주" style:family="paragraph">
      <style:paragraph-properties fo:widows="0" fo:orphans="0" style:line-break="normal" style:text-autospace="none" style:snap-to-layout-grid="false" fo:text-align="justify" style:vertical-align="baseline" fo:line-height="130%" fo:margin-left="0.1819in" fo:text-indent="-0.1819in">
        <style:tab-stops/>
      </style:paragraph-properties>
      <style:text-properties style:font-name="함초롬바탕" style:font-name-asian="함초롬바탕" style:font-name-complex="함초롬바탕" fo:color="#000000" style:letter-kerning="false" fo:font-size="9pt" style:font-size-asian="9pt" style:font-size-complex="9pt" fo:hyphenate="false"/>
    </style:style>
    <style:style style:name="미주" style:display-name="미주" style:family="paragraph">
      <style:paragraph-properties fo:widows="0" fo:orphans="0" style:line-break="normal" style:text-autospace="none" style:snap-to-layout-grid="false" fo:text-align="justify" style:vertical-align="baseline" fo:line-height="130%" fo:margin-left="0.1819in" fo:text-indent="-0.1819in">
        <style:tab-stops/>
      </style:paragraph-properties>
      <style:text-properties style:font-name="함초롬바탕" style:font-name-asian="함초롬바탕" style:font-name-complex="함초롬바탕" fo:color="#000000" style:letter-kerning="false" fo:font-size="9pt" style:font-size-asian="9pt" style:font-size-complex="9pt" fo:hyphenate="false"/>
    </style:style>
    <style:style style:name="메모" style:display-name="메모" style:family="paragraph">
      <style:paragraph-properties fo:widows="0" fo:orphans="0" style:line-break="normal" style:text-autospace="none" fo:text-align="justify" style:vertical-align="baseline" fo:line-height="130%"/>
      <style:text-properties style:font-name="ÇÑÄÄ¹ÙÅÁ" style:font-name-asian="Times New Roman" style:font-name-complex="ÇÑÄÄ¹ÙÅÁ" fo:color="#000000" fo:letter-spacing="-0.0041in" style:letter-kerning="false" fo:font-size="9pt" style:font-size-asian="9pt" style:font-size-complex="9pt" fo:hyphenate="false"/>
    </style:style>
    <style:style style:name="머리글" style:display-name="머리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머리글Char" style:display-name="머리글 Char" style:family="text" style:parent-style-name="기본단락글꼴"/>
    <style:style style:name="바닥글" style:display-name="바닥글" style:family="paragraph" style:parent-style-name="표준">
      <style:paragraph-properties style:snap-to-layout-grid="false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바닥글Char" style:display-name="바닥글 Char" style:family="text" style:parent-style-name="기본단락글꼴"/>
    <style:style style:name="간격없음" style:display-name="간격 없음" style:family="paragraph">
      <style:paragraph-properties fo:widows="0" fo:orphans="0" style:line-break="normal" style:text-autospace="none" fo:text-align="justify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in" fo:margin-bottom="0.787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dc:description/>
    <dc:subject/>
    <meta:initial-creator>(주)한글과컴퓨터</meta:initial-creator>
    <dc:creator>Your User Name</dc:creator>
    <meta:creation-date>2012-10-11T05:34:00Z</meta:creation-date>
    <dc:date>2012-10-11T05:34:00Z</dc: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